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Mantelmeeuwpad 6, 1976 GB IJmuiden, Open NK Blokart 2026, 28 en 29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Strand zone 2 en 3 te IJmuiden, Open NK Blokart 2026, 28 en 29 nov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common-al">
            <text:span text:style-name="nadrukvet">IJmuiden</text:span>
          </text:p>
            <text:p text:style-name="last-al">Strand zone 2 en 3 te IJmuiden, Open NK Blokart 2026, 28 en 29 november 2026 (15-08-2026) 0453418200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4036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82007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aanvraag evenementenvergunning Mantelmeeuwpad 6, 1976 GB IJmuiden, Open NK Blokart 2026, 28 en 29 nov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73</meta:user-defined>
    <meta:user-defined meta:name="OVERHEIDop.GmbID/DC.identifier">gmb-2026-403673</meta:user-defined>
    <meta:user-defined meta:name="OVERHEIDop.versieInformatie"/>
  </office:meta>
</office:document-meta>
</file>