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en een ontheffing artikel 35 Alcoholwet voor Nazomerfeest Hippolytushoef op de locatie Cinemaplein 1 Hippolytushoef, zaaknummer Z-636468</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evenementenvergunning en een ontheffing artikel 35 Alcoholwet verleend. De gemeente geeft hiermee toestemming voor Nazomerfeest Hippolytushoef op de locatie Cinemaplein 1 Hippolytushoef. </text:p>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 </text:span>
          </text:p>
            <text:p text:style-name="common-al">U kunt de gemeente tot en met 6 oktober 2026 laten weten dat u het niet eens bent met het besluit. Dit heet bezwaar maken. U kunt bezwaar maken als het besluit tegen uw belangen ingaat. In deze periode kunt u ook de documenten met informatie over het besluit bekijken. </text:p>
            <text:p text:style-name="common-al"/>
            <text:p text:style-name="common-al">Meer informatie vindt u op onze website <text:a xlink:href="https://www.hollandskroon.nl/direct-regelen/overlast-klacht-en-melding/klachten-en-bezwaren/bezwaar-maken-aanvullen-of-intrekken/" xlink:type="simple">www.hollandskroon.nl/direct-regelen/overlast-klacht-en-melding/klachten-en-bezwaren/bezwaar-maken-aanvullen-of-intrekken/</text:a></text:p>
            <text:p text:style-name="common-al"/>
            <text:p text:style-name="common-al">U kunt het besluit en de documenten bekijken. Hiervoor kunt u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www.rechtspraak.nl/Uw-Situatie/Naar-de-rechter/Rechtszaak-starten</text:a>.</text:p>
            <text:p text:style-name="last-al">Voor meer informatie kunt u de rechtbank bellen. Dit kan via het telefoonnummer 088 - 361 61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40367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7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7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llands Kroon</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Vlak</meta:user-defined>
    <meta:user-defined meta:name="DC.title">Evenementenvergunning en een ontheffing artikel 35 Alcoholwet voor Nazomerfeest Hippolytushoef op de locatie Cinemaplein 1 Hippolytushoef, zaaknummer Z-636468</meta:user-defined>
    <meta:user-defined meta:name="DCTERMS.W3CDTF/DCTERMS.available">2026-08-27</meta:user-defined>
    <meta:user-defined meta:name="DCTERMS.W3CDTF/OVERHEIDop.jaargang">2026</meta:user-defined>
    <meta:user-defined meta:name="OVERHEIDop.publicationIssue">403672</meta:user-defined>
    <meta:user-defined meta:name="OVERHEIDop.GmbID/DC.identifier">gmb-2026-403672</meta:user-defined>
    <meta:user-defined meta:name="OVERHEIDop.versieInformatie"/>
  </office:meta>
</office:document-meta>
</file>