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Kerkweg 20 3181AK Roz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5-08-2026</text:span> een aanvraag voor een omgevingsvergunning, met kenmerk <text:span text:style-name="nadrukvet">Z2026-011617</text:span>/<text:span text:style-name="nadrukvet">2026082500423</text:span>, heeft ontvangen voor de Uitweg. <text:span text:style-name="nadrukcur">(Grondslag: Omgevingswet, artikel 5.1)</text:span></text:p>
            <text:p text:style-name="common-al">De aanvraag betreft aanleggen van een in-/uitrit op locatie Kerkweg 20 3181AK Rozenburg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36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11617</meta:user-defined>
    <meta:user-defined meta:name="DCTERMS.abstract">aanpassen oprit Kerkweg 2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Kerkweg 20 3181AK Rozenbu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51</meta:user-defined>
    <meta:user-defined meta:name="OVERHEIDop.GmbID/DC.identifier">gmb-2026-403651</meta:user-defined>
    <meta:user-defined meta:name="OVERHEIDop.versieInformatie"/>
  </office:meta>
</office:document-meta>
</file>