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Merwedestraat 48, 3812 HM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Merwedestraat 48, 3812 HM Amersfoort</text:span>
          </text:p>
            <text:p text:style-name="common-al">De Gemeente Amersfoort heeft op 20-08-2026 een aanvraag voor een omgevingsvergunning ontvangen voor het kappen van een boom op het perceel Merwedestraat 48, 3812 HM Amersfoort, met kenmerk CLZ-00039691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5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64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691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Merwedestraat 48, 3812 HM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46</meta:user-defined>
    <meta:user-defined meta:name="OVERHEIDop.GmbID/DC.identifier">gmb-2026-403646</meta:user-defined>
    <meta:user-defined meta:name="OVERHEIDop.versieInformatie"/>
  </office:meta>
</office:document-meta>
</file>