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6586, De Pauwentuin 16, 1181M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besloten om de beslistermijn voor de aanvraag met zaaknummer Z2026-00006586 voor het maken van een doorbraak tussen keuken en woonkamer op locatie De Pauwentuin 16, 1181MR Amstelve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Gemeente Amstelveen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36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586</meta:user-defined>
    <meta:user-defined meta:name="DCTERMS.abstract">Betreft: Beschikking verlenging beslistermijn op locatie De Pauwentuin 16, 1181MR Amstelveen</meta:user-defined>
    <dc:language>nl</dc:language>
    <meta:user-defined meta:name="OVERHEIDop.locatietype/OVERHEIDop.gebiedsmarkering">Vlak</meta:user-defined>
    <meta:user-defined meta:name="DC.title">Kennisgeving termijnverlenging Z2026-00006586, De Pauwentuin 16, 1181MR Amstel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7</meta:user-defined>
    <meta:user-defined meta:name="OVERHEIDop.GmbID/DC.identifier">gmb-2026-403627</meta:user-defined>
    <meta:user-defined meta:name="OVERHEIDop.versieInformatie"/>
  </office:meta>
</office:document-meta>
</file>