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venterstraat 486, 7325 XW Apeldoorn, het kappen van 2 bomen (walnoo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2-08-2026</text:p>
            <text:p text:style-name="common-al">Zaaknummer:  02006367090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40362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67090</meta:user-defined>
    <dc:language>nl</dc:language>
    <meta:user-defined meta:name="OVERHEIDop.locatietype/OVERHEIDop.gebiedsmarkering">Vlak</meta:user-defined>
    <meta:user-defined meta:name="DC.title">Aanvraag Omgevingsvergunning Deventerstraat 486, 7325 XW Apeldoorn, het kappen van 2 bomen (walnoot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22</meta:user-defined>
    <meta:user-defined meta:name="OVERHEIDop.GmbID/DC.identifier">gmb-2026-403622</meta:user-defined>
    <meta:user-defined meta:name="OVERHEIDop.versieInformatie"/>
  </office:meta>
</office:document-meta>
</file>