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Boendersweg 5 in 's-Gravend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4 augustus 2026 een besluit genomen op de aanvraag met zaaknummer Z2026-00002003 voor een omgevingsvergunning op locatie Boendersweg 5 in 's-Gravendeel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wijzigen van de reeds eerder verleende vergunning (Z2025-00000799)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6 okto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40362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2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2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003</meta:user-defined>
    <dc:language>nl</dc:language>
    <meta:user-defined meta:name="OVERHEIDop.locatietype/OVERHEIDop.gebiedsmarkering">Vlak</meta:user-defined>
    <meta:user-defined meta:name="DC.title">Kennisgeving besluit op aanvraag omgevingsvergunning Boendersweg 5 in 's-Gravendee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21</meta:user-defined>
    <meta:user-defined meta:name="OVERHEIDop.GmbID/DC.identifier">gmb-2026-403621</meta:user-defined>
    <meta:user-defined meta:name="OVERHEIDop.versieInformatie"/>
  </office:meta>
</office:document-meta>
</file>