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: aanvraag vergunning voor het realiseren van een nieuwbouw woning en het vellen van 4 bomen op de locatie Professor van Reeslaan 3, 1261CS te Blaricum, ingekomen 24 juni 2026 (zaaknummer OMG 2026-0304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laricum heeft op 24 juni 2026 een aanvraag voor een omgevingsvergunning ontvangen. De aanvraag is gepubliceerd op 29 juni 2026 en de verlenging van de beslistermijn is gepubliceerd op 5 augustus 2026. De rectificatie betreft de omschrijving. De aanvraag is voor het realiseren van een nieuwbouw woning en het vellen van 4 bomen op de locatie Professor van Reeslaan 3, 1261CS te Blaricum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 </text:p>
            <text:p text:style-name="common-al">
            <text:span text:style-name="nadrukvet">Heeft u vragen over de aanvraag?</text:span>
          </text:p>
            <text:p text:style-name="last-al">Als een besluit wordt genomen, publiceert de gemeente een nieuw bericht. Vanaf dat moment kunt u de documenten met informatie over de vergunning bekijken en hierop reageren. U kunt nu nog niet reageren. U kunt wel alvast de aanvraag bekijken en hierover vragen stellen. Hiervoor kunt u contact opnemen met de gemeente. Dit kan via het telefoonnummer 14 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aricum</text:p>
            </table:table-cell>
            <table:table-cell office:value-type="string" table:style-name="header.C">
              <text:p text:style-name="headerright"><text:span text:style-name="nr">Nr. 40361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1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1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laric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aricum</meta:user-defined>
    <meta:user-defined meta:name="OVERHEID.Gemeente/OVERHEID.authority">Blaricu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Rectificatie: aanvraag vergunning voor het realiseren van een nieuwbouw woning en het vellen van 4 bomen op de locatie Professor van Reeslaan 3, 1261CS te Blaricum, ingekomen 24 juni 2026 (zaaknummer OMG 2026-0304)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617</meta:user-defined>
    <meta:user-defined meta:name="OVERHEIDop.GmbID/DC.identifier">gmb-2026-403617</meta:user-defined>
    <meta:user-defined meta:name="OVERHEIDop.versieInformatie"/>
  </office:meta>
</office:document-meta>
</file>