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kappen van een boom (voortuin) (met herplantplicht) op de locatie Wildforsterweg 6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647 voor het kappen van een boom (voortuin) (met herplantplicht) op de locatie Wildforsterweg 6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6 oktober 2026</text:span>
          </text:p>
            <text:p text:style-name="last-al">Belanghebbenden kunnen een bezwaar indienen tot uiterlijk 6 okto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4036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647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esluit op aanvraag omgevingsvergunning voor het kappen van een boom (voortuin) (met herplantplicht) op de locatie Wildforsterweg 6 in Put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14</meta:user-defined>
    <meta:user-defined meta:name="OVERHEIDop.GmbID/DC.identifier">gmb-2026-403614</meta:user-defined>
    <meta:user-defined meta:name="OVERHEIDop.versieInformatie"/>
  </office:meta>
</office:document-meta>
</file>