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het kozijn voor een toegangsdeur met schuifraam aan de Ruiterskwartier 115, 8911 BS Leeuwarden (OV-2026-039414)</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vervangen van het kozijn voor een toegangsdeur met schuifraam aan de Ruiterskwartier 115, 8911 BS Leeuwarden. Bij ons geregistreerd onder kenmerk: OV-2026-03941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5-08-2026. De gemeente Leeuwarden neemt daarover waarschijnlijk voor 20-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36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414</meta:user-defined>
    <dc:language>nl</dc:language>
    <meta:user-defined meta:name="OVERHEIDop.locatietype/OVERHEIDop.gebiedsmarkering">Punt</meta:user-defined>
    <meta:user-defined meta:name="DC.title">Aanvraag omgevingsvergunning voor het vervangen van het kozijn voor een toegangsdeur met schuifraam aan de Ruiterskwartier 115, 8911 BS Leeuwarden (OV-2026-039414)</meta:user-defined>
    <meta:user-defined meta:name="DCTERMS.W3CDTF/DCTERMS.available">2026-08-27</meta:user-defined>
    <meta:user-defined meta:name="DCTERMS.W3CDTF/OVERHEIDop.jaargang">2026</meta:user-defined>
    <meta:user-defined meta:name="OVERHEIDop.publicationIssue">403611</meta:user-defined>
    <meta:user-defined meta:name="OVERHEIDop.GmbID/DC.identifier">gmb-2026-403611</meta:user-defined>
    <meta:user-defined meta:name="OVERHEIDop.versieInformatie"/>
  </office:meta>
</office:document-meta>
</file>