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snoeien van een esdoorn, Molenwerfsteeg in Utrecht, GU-Z2026-00641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119</text:p>
            <text:p text:style-name="common-al">Toelichting: het snoeien van een esdoorn</text:p>
            <text:p text:style-name="common-al">Datum ontvangst aanvraag: 11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361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1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1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GU-Z2026-0064119</meta:user-defined>
    <meta:user-defined meta:name="DCTERMS.abstract">Toelichting: het snoeien van een esdoorn</meta:user-defined>
    <dc:language>nl</dc:language>
    <meta:user-defined meta:name="OVERHEIDop.locatietype/OVERHEIDop.gebiedsmarkering">Vlak</meta:user-defined>
    <meta:user-defined meta:name="DC.title">Aanvraag omgevingsvergunning, het snoeien van een esdoorn, Molenwerfsteeg in Utrecht, GU-Z2026-0064119</meta:user-defined>
    <meta:user-defined meta:name="OVERHEIDop.datumEindeReactietermijn">2026-10-06</meta:user-defined>
    <meta:user-defined meta:name="OVERHEIDop.terinzageleggingBG">https://jeleefomgeving.nl/inzien/002220647/5e08bc17-4f0d-41fb-bb96-4f651d020e60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10</meta:user-defined>
    <meta:user-defined meta:name="OVERHEIDop.GmbID/DC.identifier">gmb-2026-403610</meta:user-defined>
    <meta:user-defined meta:name="OVERHEIDop.versieInformatie"/>
  </office:meta>
</office:document-meta>
</file>