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noeien van een esdoorn, Zaagmolenkade in Utrecht, GU-Z2026-00641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20</text:p>
            <text:p text:style-name="common-al">Toelichting: het snoeien van een esdoorn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6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120</meta:user-defined>
    <meta:user-defined meta:name="DCTERMS.abstract">Toelichting: het snoeien van een esdoorn</meta:user-defined>
    <dc:language>nl</dc:language>
    <meta:user-defined meta:name="OVERHEIDop.locatietype/OVERHEIDop.gebiedsmarkering">Vlak</meta:user-defined>
    <meta:user-defined meta:name="DC.title">Aanvraag omgevingsvergunning, het snoeien van een esdoorn, Zaagmolenkade in Utrecht, GU-Z2026-0064120</meta:user-defined>
    <meta:user-defined meta:name="OVERHEIDop.datumEindeReactietermijn">2026-10-06</meta:user-defined>
    <meta:user-defined meta:name="OVERHEIDop.terinzageleggingBG">https://jeleefomgeving.nl/inzien/002220647/375c8035-81d9-4245-8fc6-0edfe1c4efbb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6</meta:user-defined>
    <meta:user-defined meta:name="OVERHEIDop.GmbID/DC.identifier">gmb-2026-403606</meta:user-defined>
    <meta:user-defined meta:name="OVERHEIDop.versieInformatie"/>
  </office:meta>
</office:document-meta>
</file>