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snoeien van een vlierboom, Hoefsmederijstraat in Utrecht, GU-Z2026-00641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113</text:p>
            <text:p text:style-name="common-al">Toelichting: het snoeien van een vlierboom</text:p>
            <text:p text:style-name="common-al">Datum ontvangst aanvraag: 1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360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GU-Z2026-0064113</meta:user-defined>
    <meta:user-defined meta:name="DCTERMS.abstract">Toelichting: het snoeien van een vlierboom</meta:user-defined>
    <dc:language>nl</dc:language>
    <meta:user-defined meta:name="OVERHEIDop.locatietype/OVERHEIDop.gebiedsmarkering">Vlak</meta:user-defined>
    <meta:user-defined meta:name="DC.title">Aanvraag omgevingsvergunning, het snoeien van een vlierboom, Hoefsmederijstraat in Utrecht, GU-Z2026-0064113</meta:user-defined>
    <meta:user-defined meta:name="OVERHEIDop.datumEindeReactietermijn">2026-10-06</meta:user-defined>
    <meta:user-defined meta:name="OVERHEIDop.terinzageleggingBG">https://jeleefomgeving.nl/inzien/002220647/3ba54657-793d-49d1-83c3-533abb71e2b8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02</meta:user-defined>
    <meta:user-defined meta:name="OVERHEIDop.GmbID/DC.identifier">gmb-2026-403602</meta:user-defined>
    <meta:user-defined meta:name="OVERHEIDop.versieInformatie"/>
  </office:meta>
</office:document-meta>
</file>