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notten van een wilg, Gruttersdijk in Utrecht, GU-Z2026-00641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11</text:p>
            <text:p text:style-name="common-al">Toelichting: het knotten van een wilg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5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111</meta:user-defined>
    <meta:user-defined meta:name="DCTERMS.abstract">Toelichting: het knotten van een wilg</meta:user-defined>
    <dc:language>nl</dc:language>
    <meta:user-defined meta:name="OVERHEIDop.locatietype/OVERHEIDop.gebiedsmarkering">Vlak</meta:user-defined>
    <meta:user-defined meta:name="DC.title">Aanvraag omgevingsvergunning, het knotten van een wilg, Gruttersdijk in Utrecht, GU-Z2026-0064111</meta:user-defined>
    <meta:user-defined meta:name="OVERHEIDop.datumEindeReactietermijn">2026-10-06</meta:user-defined>
    <meta:user-defined meta:name="OVERHEIDop.terinzageleggingBG">https://jeleefomgeving.nl/inzien/002220647/90b3d613-f0a9-4d4f-acc7-7a165842b27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98</meta:user-defined>
    <meta:user-defined meta:name="OVERHEIDop.GmbID/DC.identifier">gmb-2026-403598</meta:user-defined>
    <meta:user-defined meta:name="OVERHEIDop.versieInformatie"/>
  </office:meta>
</office:document-meta>
</file>