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5-08-2026 hebben wij een vergunning verleend voor het houden van een evenement (Reünie Basisschool Bentelo op 25 september 2026) op het adres Burgemeester Buijvoetsplein 22 7497 LD Bentelo. Deze vergunning staat ingeschreven onder zaaknummer 0000110036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359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9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9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100360</meta:user-defined>
    <meta:user-defined meta:name="DCTERMS.abstract">het houden van een evenement (Reünie Basisschool Bentelo op 25 september 2026)</meta:user-defined>
    <dc:language>nl</dc:language>
    <meta:user-defined meta:name="OVERHEIDop.locatietype/OVERHEIDop.gebiedsmarkering">Punt</meta:user-defined>
    <meta:user-defined meta:name="DC.title">Op 25-08-2026 hebben wij een vergunning verleend voor het houden van een evenement (Reünie Basisschool Bentelo op 25 september 2026) op het adres Burgemeester Buijvoetsplein 22 7497 LD Bentelo. Deze vergunning staat ingeschreven onder zaaknummer 00001100360.</meta:user-defined>
    <meta:user-defined meta:name="DCTERMS.W3CDTF/DCTERMS.available">2026-08-27</meta:user-defined>
    <meta:user-defined meta:name="DCTERMS.W3CDTF/OVERHEIDop.jaargang">2026</meta:user-defined>
    <meta:user-defined meta:name="OVERHEIDop.publicationIssue">403596</meta:user-defined>
    <meta:user-defined meta:name="OVERHEIDop.GmbID/DC.identifier">gmb-2026-403596</meta:user-defined>
    <meta:user-defined meta:name="OVERHEIDop.versieInformatie"/>
  </office:meta>
</office:document-meta>
</file>