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trapsparing naar kelder aan Frans Halslaan 42, 3741 PG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21-08-2026 een aanvraag voor een omgevingsvergunning ontvangen. De vergunning is aangevraagd voor een trapsparing naar kelder aan Frans Halslaan 42, 3741 PG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4035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5790</meta:user-defined>
    <meta:user-defined meta:name="DCTERMS.abstract">een trapsparing naar keld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een trapsparing naar kelder aan Frans Halslaan 42, 3741 PG Baar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95</meta:user-defined>
    <meta:user-defined meta:name="OVERHEIDop.GmbID/DC.identifier">gmb-2026-403595</meta:user-defined>
    <meta:user-defined meta:name="OVERHEIDop.versieInformatie"/>
  </office:meta>
</office:document-meta>
</file>