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Marga Klompéstraat 1, 1506 WH Zaandam - het vervangen van een overheaddeur door een pui met ramen aan de voo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462 - het vervangen van een overheaddeur door een pui met ramen aan de voorzijde op de locatie Marga Klompéstraat 1, 1506 WH Zaandam</text:p>
            <text:p text:style-name="common-al">Aanvraag ontvangen: 20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5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462</meta:user-defined>
    <dc:language>nl</dc:language>
    <meta:user-defined meta:name="OVERHEIDop.locatietype/OVERHEIDop.gebiedsmarkering">Punt</meta:user-defined>
    <meta:user-defined meta:name="DC.title">Aanvraag omgevingsvergunning - Marga Klompéstraat 1, 1506 WH Zaandam - het vervangen van een overheaddeur door een pui met ramen aan de voorzij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91</meta:user-defined>
    <meta:user-defined meta:name="OVERHEIDop.GmbID/DC.identifier">gmb-2026-403591</meta:user-defined>
    <meta:user-defined meta:name="OVERHEIDop.versieInformatie"/>
  </office:meta>
</office:document-meta>
</file>