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, ontheffing voor het plaatsen van een container van 21-08-2026 tot 16-10-2026 op de locatie Leeuwerikstraat 23,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8-2026 heeft de gemeente een aanvraag ontvangen voor een voorwerp op of aan de weg plaatsen ontheffing voor het plaatsen van een container van 21-08-2026 tot 16-10-2026 op de locatie Leeuwerikstraat 23, 2851 VK Haastrecht. De aanvraag is geregistreerd onder zaaknummer 19311975535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35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75535</meta:user-defined>
    <dc:language>nl</dc:language>
    <meta:user-defined meta:name="OVERHEIDop.locatietype/OVERHEIDop.gebiedsmarkering">Punt</meta:user-defined>
    <meta:user-defined meta:name="DC.title">Kennisgeving ontvangst aanvraag voor een voorwerp op of aan de weg plaatsen, ontheffing voor het plaatsen van een container van 21-08-2026 tot 16-10-2026 op de locatie Leeuwerikstraat 23, Haast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83</meta:user-defined>
    <meta:user-defined meta:name="OVERHEIDop.GmbID/DC.identifier">gmb-2026-403583</meta:user-defined>
    <meta:user-defined meta:name="OVERHEIDop.versieInformatie"/>
  </office:meta>
</office:document-meta>
</file>