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realiseren van een PostNL Pakketautomaat (Tytsjerksteradiel) , Swagermanstraat 1C, Hurdegaryp </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realiseren van een PostNL Pakketautomaat (Tytsjerksteradiel) , Swagermanstraat 1C, Hurdegaryp </text:p>
            <text:p text:style-name="common-al">Zaaknummer: TZ2026-001811</text:p>
            <text:p text:style-name="common-al">Zaakadres: Swagermanstraat 1C, Hurdegaryp </text:p>
            <text:p text:style-name="common-al">Omschrijving: het realiseren van een PostNL Pakketautomaat (Tytsjerksteradiel) </text:p>
            <text:p text:style-name="common-al">Datum ontvangst: 22-07-2026</text:p>
            <text:p text:style-name="common-al">Datum bekendmaking: 24-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4035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811</meta:user-defined>
    <meta:user-defined meta:name="DCTERMS.abstract">het realiseren van een PostNL Pakketautomaat (Tytsjerksteradiel)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Tytsjerksteradiel - verleend omgevingsvergunning (reguliere procedure), het realiseren van een PostNL Pakketautomaat (Tytsjerksteradiel) , Swagermanstraat 1C, Hurdegaryp</meta:user-defined>
    <meta:user-defined meta:name="DCTERMS.W3CDTF/DCTERMS.available">2026-08-27</meta:user-defined>
    <meta:user-defined meta:name="DCTERMS.W3CDTF/OVERHEIDop.jaargang">2026</meta:user-defined>
    <meta:user-defined meta:name="OVERHEIDop.publicationIssue">403580</meta:user-defined>
    <meta:user-defined meta:name="OVERHEIDop.GmbID/DC.identifier">gmb-2026-403580</meta:user-defined>
    <meta:user-defined meta:name="OVERHEIDop.versieInformatie"/>
  </office:meta>
</office:document-meta>
</file>