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ontplein 1, 1981 BZ Velsen-Zuid, tijdelijk (t/m okt. 27) gebruiken horecaterras en plaatsen terrasafscheiding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Pontplein 1, 1981 BZ Velsen-Zuid, tijdelijk (t/m okt. 27) gebruiken horecaterras en plaatsen terrasafscheidingen </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n-Zuid</text:span>
          </text:p>
            <text:p text:style-name="common-al"/>
            <text:p text:style-name="common-al">Pontplein 1, 1981 BZ Velsen-Zuid, tijdelijk (t/m okt. 27) gebruiken horecaterras en plaatsen terrasafscheidingen  (25-08-2026) 04534154631</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54631" xlink:type="simple">https://eloket.velsen.nl/o/search?q=04534154631</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35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54631</meta:user-defined>
    <dc:language>nl</dc:language>
    <meta:user-defined meta:name="OVERHEIDop.locatietype/OVERHEIDop.gebiedsmarkering">Punt</meta:user-defined>
    <meta:user-defined meta:name="DC.title">Verleende omgevingsvergunning Pontplein 1, 1981 BZ Velsen-Zuid, tijdelijk (t/m okt. 27) gebruiken horecaterras en plaatsen terrasafscheidingen</meta:user-defined>
    <meta:user-defined meta:name="DCTERMS.W3CDTF/DCTERMS.available">2026-08-27</meta:user-defined>
    <meta:user-defined meta:name="DCTERMS.W3CDTF/OVERHEIDop.jaargang">2026</meta:user-defined>
    <meta:user-defined meta:name="OVERHEIDop.publicationIssue">403576</meta:user-defined>
    <meta:user-defined meta:name="OVERHEIDop.GmbID/DC.identifier">gmb-2026-403576</meta:user-defined>
    <meta:user-defined meta:name="OVERHEIDop.versieInformatie"/>
  </office:meta>
</office:document-meta>
</file>