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weigerd Troelstralaan 259D 1067M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hoofdgebouw</text:p>
            <text:p text:style-name="common-al">Besluit: geweigerd</text:p>
            <text:p text:style-name="common-al">Besluit verzonden op: 24-08-2026</text:p>
            <text:p text:style-name="common-al">Zaakadres: Troelstralaan 259D 1067MX Amsterdam</text:p>
            <text:p text:style-name="common-al">Zaaknummer: Z2026-029168</text:p>
            <text:p text:style-name="common-al">DSO-nummer: 202607010192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9168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35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168</meta:user-defined>
    <meta:user-defined meta:name="DCTERMS.abstract">realiseren van een dakterras op het hoofd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weigerd Troelstralaan 259D 1067MX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6</meta:user-defined>
    <meta:user-defined meta:name="OVERHEIDop.GmbID/DC.identifier">gmb-2026-403566</meta:user-defined>
    <meta:user-defined meta:name="OVERHEIDop.versieInformatie"/>
  </office:meta>
</office:document-meta>
</file>