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 Terwoldseweg (achter nummers 5-7, deel 2), Apeldoorn, het kappen van 9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8-2026</text:p>
            <text:p text:style-name="common-al">Zaaknummer:  02006366967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55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5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6967</meta:user-defined>
    <dc:language>nl</dc:language>
    <meta:user-defined meta:name="OVERHEIDop.locatietype/OVERHEIDop.gebiedsmarkering">Vlak</meta:user-defined>
    <meta:user-defined meta:name="DC.title">Aanvraag Omgevingsvergunning  Terwoldseweg (achter nummers 5-7, deel 2), Apeldoorn, het kappen van 9 bo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59</meta:user-defined>
    <meta:user-defined meta:name="OVERHEIDop.GmbID/DC.identifier">gmb-2026-403559</meta:user-defined>
    <meta:user-defined meta:name="OVERHEIDop.versieInformatie"/>
  </office:meta>
</office:document-meta>
</file>