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Molenwerf 1 c, 1541 WR Koog aan de Zaan - het samenvoegen van twee brandcompartiment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8543 - het samenvoegen van twee brandcompartimentenop de locatie Molenwerf 1 c, 1541 WR Koog aan de Zaan</text:p>
            <text:p text:style-name="common-al">Besluit verzonden: 25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5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355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543</meta:user-defined>
    <dc:language>nl</dc:language>
    <meta:user-defined meta:name="OVERHEIDop.locatietype/OVERHEIDop.gebiedsmarkering">Punt</meta:user-defined>
    <meta:user-defined meta:name="DC.title">Verleende omgevingsvergunning - Molenwerf 1 c, 1541 WR Koog aan de Zaan - het samenvoegen van twee brandcompartimen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54</meta:user-defined>
    <meta:user-defined meta:name="OVERHEIDop.GmbID/DC.identifier">gmb-2026-403554</meta:user-defined>
    <meta:user-defined meta:name="OVERHEIDop.versieInformatie"/>
  </office:meta>
</office:document-meta>
</file>