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, ontheffing voor het plaatsen van een container van 24-08-2026 tot 12-09-2026 op de locatie Sleedoorn 15, 2861 SJ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-08-2026 heeft de gemeente een aanvraag ontvangen voor een voorwerp op of aan de weg plaatsen ontheffing voor het plaatsen van een container van 24-08-2026 tot 12-09-2026 op de locatie Sleedoorn 15, 2861 SJ Bergambacht. De aanvraag is geregistreerd onder zaaknummer 19311971338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35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71338</meta:user-defined>
    <dc:language>nl</dc:language>
    <meta:user-defined meta:name="OVERHEIDop.locatietype/OVERHEIDop.gebiedsmarkering">Punt</meta:user-defined>
    <meta:user-defined meta:name="DC.title">Kennisgeving ontvangst aanvraag voor een voorwerp op of aan de weg plaatsen, ontheffing voor het plaatsen van een container van 24-08-2026 tot 12-09-2026 op de locatie Sleedoorn 15, 2861 SJ Bergamba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51</meta:user-defined>
    <meta:user-defined meta:name="OVERHEIDop.GmbID/DC.identifier">gmb-2026-403551</meta:user-defined>
    <meta:user-defined meta:name="OVERHEIDop.versieInformatie"/>
  </office:meta>
</office:document-meta>
</file>