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plaatsen zonnepanelen op de garage aan Laan van Welgelegen 70, 4251 KM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plaatsen zonnepanelen op de garage aan Laan van Welgelegen 70, 4251 KM Werkendam (1959160955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De gemeente neemt daarover waarschijnlijk voor 15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35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60955</meta:user-defined>
    <meta:user-defined meta:name="DCTERMS.abstract">het plaatsen zonnepanelen op de garage</meta:user-defined>
    <dc:language>nl</dc:language>
    <meta:user-defined meta:name="OVERHEIDop.locatietype/OVERHEIDop.gebiedsmarkering">Punt</meta:user-defined>
    <meta:user-defined meta:name="DC.title">Gemeente Altena - Aanvraag vergunning voor het plaatsen zonnepanelen op de garage aan Laan van Welgelegen 70, 4251 KM Werken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50</meta:user-defined>
    <meta:user-defined meta:name="OVERHEIDop.GmbID/DC.identifier">gmb-2026-403550</meta:user-defined>
    <meta:user-defined meta:name="OVERHEIDop.versieInformatie"/>
  </office:meta>
</office:document-meta>
</file>