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erwoldseweg (achter nummers 5-7, deel 1), Apeldoorn, het kappen van 13 bo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1-08-2026</text:p>
            <text:p text:style-name="common-al">Zaaknummer:  02006366959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354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02006366959</meta:user-defined>
    <dc:language>nl</dc:language>
    <meta:user-defined meta:name="OVERHEIDop.locatietype/OVERHEIDop.gebiedsmarkering">Vlak</meta:user-defined>
    <meta:user-defined meta:name="DC.title">Aanvraag Omgevingsvergunning Terwoldseweg (achter nummers 5-7, deel 1), Apeldoorn, het kappen van 13 bom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47</meta:user-defined>
    <meta:user-defined meta:name="OVERHEIDop.GmbID/DC.identifier">gmb-2026-403547</meta:user-defined>
    <meta:user-defined meta:name="OVERHEIDop.versieInformatie"/>
  </office:meta>
</office:document-meta>
</file>