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gevelisolatie, Perestraat 46 7412BW Deventer, [Deventer A 6635] Deventer A 66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Perestraat 46 7412BW Deventer,  [Deventer A 6635] Deventer A 6635</text:p>
            <text:p text:style-name="common-al">
            <text:span text:style-name="nadrukvet">Zaakomschrijving:</text:span> het plaatsen van gevelisolatie</text:p>
            <text:p text:style-name="common-al">
            <text:span text:style-name="nadrukvet">Zaaknummer:</text:span> Z2026-0000769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69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69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35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690</meta:user-defined>
    <meta:user-defined meta:name="DCTERMS.abstract">het plaatsen van gevelisola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gevelisolatie, Perestraat 46 7412BW Deventer, [Deventer A 6635] Deventer A 6635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40</meta:user-defined>
    <meta:user-defined meta:name="OVERHEIDop.GmbID/DC.identifier">gmb-2026-403540</meta:user-defined>
    <meta:user-defined meta:name="OVERHEIDop.versieInformatie"/>
  </office:meta>
</office:document-meta>
</file>