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legaliseren van een bestaande fietsenstalling op de locatie Oude Rijksstraatweg 46, 7391ME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5 augustus 2026</text:p>
            <text:p text:style-name="common-al">Kenmerk: Z2026-00001275</text:p>
            <text:p text:style-name="common-al"/>
            <text:p text:style-name="common-al">
            <text:span text:style-name="nadrukvet">Procedure</text:span>
          </text:p>
            <text:p text:style-name="common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Heeft u nog vragen? Neem dan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4035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275</meta:user-defined>
    <meta:user-defined meta:name="DCTERMS.abstract">Oude Rijksstraatweg 46, 7391ME Twel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aanvraag omgevingsvergunning voor het legaliseren van een bestaande fietsenstalling op de locatie Oude Rijksstraatweg 46, 7391ME Twel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39</meta:user-defined>
    <meta:user-defined meta:name="OVERHEIDop.GmbID/DC.identifier">gmb-2026-403539</meta:user-defined>
    <meta:user-defined meta:name="OVERHEIDop.versieInformatie"/>
  </office:meta>
</office:document-meta>
</file>