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- De Amert 207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Opslaan van gevaarlijke stoffen, anders dan organische peroxiden, in verpakking </text:p>
            <text:p text:style-name="common-al">Locatie:  De Amert 207, 5462 GH Veghel</text:p>
            <text:p text:style-name="common-al">DSO-kenmerk:  2026061200996</text:p>
            <text:p text:style-name="common-al">Zaaknummer:  Z/507602</text:p>
            <text:p text:style-name="common-al">Datum ontvangen:  12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035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7602</meta:user-defined>
    <dc:language>nl</dc:language>
    <meta:user-defined meta:name="OVERHEIDop.locatietype/OVERHEIDop.gebiedsmarkering">Adres</meta:user-defined>
    <meta:user-defined meta:name="DC.title">Gemeente Meierijstad - Melding Besluit activiteiten leefomgeving (Bal) - De Amert 207 Vegh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36</meta:user-defined>
    <meta:user-defined meta:name="OVERHEIDop.GmbID/DC.identifier">gmb-2026-403536</meta:user-defined>
    <meta:user-defined meta:name="OVERHEIDop.versieInformatie"/>
  </office:meta>
</office:document-meta>
</file>