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exploitatievergunning, Koemarkt 58 en 58C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heeft de gemeente een aanvraag ontvangen voor een exploitatievergunning op het adres Koemarkt 58 en 58C, 1441DD Purmerend. De aanvraag is geregistreerd onder zaaknummer Z2026-00003302. Dit is aangevraagd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35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02</meta:user-defined>
    <meta:user-defined meta:name="DCTERMS.abstract">Betreft: aanvraag op locatie Koemarkt 58 en 58C, 1441DD Purmerend</meta:user-defined>
    <dc:language>nl</dc:language>
    <meta:user-defined meta:name="OVERHEIDop.locatietype/OVERHEIDop.gebiedsmarkering">Vlak</meta:user-defined>
    <meta:user-defined meta:name="DC.title">Aanvraag voor een exploitatievergunning, Koemarkt 58 en 58C, 1441DD Purmere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3</meta:user-defined>
    <meta:user-defined meta:name="OVERHEIDop.GmbID/DC.identifier">gmb-2026-403533</meta:user-defined>
    <meta:user-defined meta:name="OVERHEIDop.versieInformatie"/>
  </office:meta>
</office:document-meta>
</file>