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 – Standplaatsvergunning Foodtruck met etens- en drinkswaren (kipdöner, lamsshoarma, friet alsmede frisdrank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GEMENE PLAATSELIJKE VERORDENING </text:p>
            <text:p text:style-name="common-al"/>
            <text:p text:style-name="common-al">Verleende standplaatsvergunning</text:p>
            <text:p text:style-name="common-al"/>
            <text:p text:style-name="common-al">De Burgemeester en Wethouders van Den Helder maken bekend, dat zij op 24 augustus 2026 de volgende standplaatsvergunning hebben verleend:</text:p>
            <text:p text:style-name="common-al"/>
            <text:p text:style-name="common-al">Foodtruck op het trottoir naast de hoofdingang van de Albert Heijn Supermarkt gevestigd aan de Meeuwenstraat in Den Helder</text:p>
            <text:p text:style-name="common-al">Datum: Alle zaterdagen en zondagen van 10:00 tot 22:00 uur tot 1 mei 2027</text:p>
            <text:p text:style-name="common-al">Zaaknummer: 598351</text:p>
            <text:p text:style-name="common-al"/>
            <text:p text:style-name="common-al">Niet eens met dit besluit?</text:p>
            <text:p text:style-name="common-al">Als u het niet eens bent met dit besluit dan kunt u binnen zes weken na de verzenddatum bezwaar maken. <text:a xlink:href="https://www.denhelder.nl/Contact/Bezwaar_maken" xlink:type="simple">Hier</text:a> kunt u lezen hoe u online of per post uw bezwaar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4035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n Helder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Gemeente Den Helder – Standplaatsvergunning Foodtruck met etens- en drinkswaren (kipdöner, lamsshoarma, friet alsmede frisdrank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31</meta:user-defined>
    <meta:user-defined meta:name="OVERHEIDop.GmbID/DC.identifier">gmb-2026-403531</meta:user-defined>
    <meta:user-defined meta:name="OVERHEIDop.versieInformatie"/>
  </office:meta>
</office:document-meta>
</file>