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BLEEKSTRAAT 31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 Bleekstraat 31, 5261 XP Vught, 2 containers en 1 dixi plaatsen van 25-8-2026 t/m 18-9-2026, Z26-311828</text:p>
            <text:p text:style-name="al"/>
            <text:p text:style-name="tussenkopcur">De ontheffing is verzonden op 25 augustus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35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BLEEKSTRAAT 31, VUG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7</meta:user-defined>
    <meta:user-defined meta:name="OVERHEIDop.GmbID/DC.identifier">gmb-2026-403517</meta:user-defined>
    <meta:user-defined meta:name="OVERHEIDop.versieInformatie"/>
  </office:meta>
</office:document-meta>
</file>