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en Helder – Standplaatsvergunning Foodtruck met etens- en drinkswaren (kipdöner, lamsshoarma, friet alsmede frisdrank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LGEMENE PLAATSELIJKE VERORDENING </text:p>
            <text:p text:style-name="common-al"/>
            <text:p text:style-name="common-al">Verleende standplaatsvergunning</text:p>
            <text:p text:style-name="common-al"/>
            <text:p text:style-name="common-al">De Burgemeester en Wethouders van Den Helder maken bekend, dat zij op 24 augustus 2026 de volgende standplaatsvergunning hebben verleend:</text:p>
            <text:p text:style-name="common-al"/>
            <text:p text:style-name="common-al">Foodtruck op het trottoir naast de hoofdingang van de Albert Heijn Supermarkt gevestigd aan de Meeuwenstraat in Den Helder</text:p>
            <text:p text:style-name="common-al">Datum: Alle dinsdagen en woensdagen van 08:00 tot 21:30 uur. </text:p>
            <text:p text:style-name="common-al">Zaaknummer: 595031</text:p>
            <text:p text:style-name="common-al"/>
            <text:p text:style-name="common-al">Niet eens met dit besluit?</text:p>
            <text:p text:style-name="common-al">Als u het niet eens bent met dit besluit dan kunt u binnen zes weken na de verzenddatum bezwaar maken. <text:a xlink:href="https://www.denhelder.nl/Contact/Bezwaar_maken" xlink:type="simple">Hier</text:a> kunt u lezen hoe u online of per post uw bezwaar kunt indienen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n Helder</text:p>
            </table:table-cell>
            <table:table-cell office:value-type="string" table:style-name="header.C">
              <text:p text:style-name="headerright"><text:span text:style-name="nr">Nr. 40351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1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1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Den Helder</meta:user-defined>
    <meta:user-defined meta:name="OVERHEID.Informatietype/DC.type">officiële publicatie</meta:user-defined>
    <meta:user-defined meta:name="OVERHEID.Gemeente/DCTERMS.publisher">Den Helder</meta:user-defined>
    <meta:user-defined meta:name="OVERHEID.Gemeente/OVERHEID.authority">Den Helder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Gemeente Den Helder – Standplaatsvergunning Foodtruck met etens- en drinkswaren (kipdöner, lamsshoarma, friet alsmede frisdranken)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516</meta:user-defined>
    <meta:user-defined meta:name="OVERHEIDop.GmbID/DC.identifier">gmb-2026-403516</meta:user-defined>
    <meta:user-defined meta:name="OVERHEIDop.versieInformatie"/>
  </office:meta>
</office:document-meta>
</file>