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Emmastraat 9, 1561 ZL Krommenie - het verbred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6058026 - het verbreden van een dakkapel aan de voorzijde van de woning op de locatie Emmastraat 9, 1561 ZL Krommenie</text:p>
            <text:p text:style-name="common-al">Besluit verzonden: 25-08-2026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25-08-2026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3509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509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026</meta:user-defined>
    <dc:language>nl</dc:language>
    <meta:user-defined meta:name="OVERHEIDop.locatietype/OVERHEIDop.gebiedsmarkering">Punt</meta:user-defined>
    <meta:user-defined meta:name="DC.title">Verleende omgevingsvergunning - Emmastraat 9, 1561 ZL Krommenie - het verbreden van een dakkapel aan de voorzijde van de woning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509</meta:user-defined>
    <meta:user-defined meta:name="OVERHEIDop.GmbID/DC.identifier">gmb-2026-403509</meta:user-defined>
    <meta:user-defined meta:name="OVERHEIDop.versieInformatie"/>
  </office:meta>
</office:document-meta>
</file>