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ellen van een houtopstand (kap) in verband met veiligheid in de openbare ruimte in Amsterdam-Noord</text:p>
      <text:section text:name="zakelijke-mededeling_id1-3-2" text:style-name="zakelijke-mededeling">
        <text:section text:name="zakelijke-mededeling-tekst_id1-3-2-1" text:style-name="zakelijke-mededeling-tekst">
          <text:section text:name="tekst_id1-3-2-1-1" text:style-name="tekst">
            <text:p text:style-name="common-al">Omschrijving: kappen van 33 bomen in verband met veiligheid</text:p>
            <text:p text:style-name="common-al">Zaakadres: Adelaarsweg 121-H 1022CB Amsterdam, Adelaarsweg 135-H 1022CC Amsterdam, Beemsterstraat 531A-1 1024BE Amsterdam, Berkhouthof 6 1023VV Amsterdam, Corversbosstraat 91 1024KK Amsterdam, Dirkshornplantsoen 25 1023XZ Amsterdam, Durgerdammerdijk 75 1026CB Amsterdam, Het Laagt 2 1025GH Amsterdam, Jisperveldstraat 58 1024AC Amsterdam, Jisperveldstraat 91 1024AD Amsterdam, Liergouw 52 1026BW Amsterdam, Loggerhof 171 1034CG Amsterdam, Medemblikstraat 40-H 1023XR Amsterdam, Nieuwe Purmerweg 140 1023ZC Amsterdam, Nieuwendammerdijk 303 1023BJ Amsterdam, Nieuwendammerkade 15 1022AB Amsterdam, Plejadenplein 21 1033VK Amsterdam, Purmerweg 46 1023BA Amsterdam, Scheepsbouwweg 149 1033DC Amsterdam, Schellingwouderdijk 171 1023ND Amsterdam, Schellingwouderdijk 225 1023NE Amsterdam, Schiermonnikoogstraat 2 1025RD Amsterdam, Telescoophof 1-H 1033AK Amsterdam, Th. Weeversweg 4 1025AW Amsterdam, Volendammerweg 314 1027EA Amsterdam</text:p>
            <text:p text:style-name="common-al">Datum ontvangst: 11-08-2026</text:p>
            <text:p text:style-name="common-al">Zaaknummer: Z2026-035840</text:p>
            <text:p text:style-name="common-al">DSO-nummer: 2026081100192</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350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0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0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5840</meta:user-defined>
    <meta:user-defined meta:name="DCTERMS.abstract">kappen van 33 bomen in verband met veilighei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vellen van een houtopstand (kap) in verband met veiligheid in de openbare ruimte in Amsterdam-Noord</meta:user-defined>
    <meta:user-defined meta:name="DCTERMS.W3CDTF/DCTERMS.available">2026-08-27</meta:user-defined>
    <meta:user-defined meta:name="DCTERMS.W3CDTF/OVERHEIDop.jaargang">2026</meta:user-defined>
    <meta:user-defined meta:name="OVERHEIDop.externeBijlage">B005 Kapopgave KP025 N|exb-2026-30215</meta:user-defined>
    <meta:user-defined meta:name="OVERHEIDop.externeBijlage">B004 Situatiekaart KP025 Noorderpark|exb-2026-30216</meta:user-defined>
    <meta:user-defined meta:name="OVERHEIDop.externeBijlage">B003 Situatiekaart KP025 Noord|exb-2026-30217</meta:user-defined>
    <meta:user-defined meta:name="OVERHEIDop.externeBijlage">B002 Brief toelichting aanvraag Kap en VPS|exb-2026-30218</meta:user-defined>
    <meta:user-defined meta:name="OVERHEIDop.externeBijlage">B001 Samenvatting 000 (2026081100192)|exb-2026-30219</meta:user-defined>
    <meta:user-defined meta:name="OVERHEIDop.publicationIssue">403508</meta:user-defined>
    <meta:user-defined meta:name="OVERHEIDop.GmbID/DC.identifier">gmb-2026-403508</meta:user-defined>
    <meta:user-defined meta:name="OVERHEIDop.versieInformatie"/>
  </office:meta>
</office:document-meta>
</file>