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zoek buiten behandeling, wijzigen van de kozijnen en het vervangen van het dak van gebouw G01A (14B03), Oostoeverweg 100D-G01A 1786PS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Buiten behandeling verzoek omgevingsvergunning</text:span>
          </text:p>
            <text:p text:style-name="common-al">Burgemeester en wethouders van Den Helder maken bekend dat het volgende verzoek voor een omgevingsvergunning buiten behandeling is gelaten.</text:p>
            <text:p text:style-name="common-al">Postbus 16169 2500BD 's-Gravenhage, Oostoeverweg 100D-G01A 1786PS Den Helder, wijzigen van de kozijnen en het vervangen van het dak van gebouw G01A (14B03)</text:p>
            <text:p text:style-name="common-al">Verzenddatum: 25-08-2026</text:p>
            <text:p text:style-name="common-al">Bezwaar</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last-al">- de datum en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35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7-0052</meta:user-defined>
    <meta:user-defined meta:name="DCTERMS.abstract">wijzigen van de kozijnen en het vervangen van het dak van gebouw G01A (14B03)</meta:user-defined>
    <dc:language>nl</dc:language>
    <meta:user-defined meta:name="OVERHEIDop.locatietype/OVERHEIDop.gebiedsmarkering">Vlak</meta:user-defined>
    <meta:user-defined meta:name="OVERHEIDop.locatietype/OVERHEIDop.gebiedsmarkering">Punt</meta:user-defined>
    <meta:user-defined meta:name="DC.title">Gemeente Den Helder, verzoek buiten behandeling, wijzigen van de kozijnen en het vervangen van het dak van gebouw G01A (14B03), Oostoeverweg 100D-G01A 1786PS Den Helder</meta:user-defined>
    <meta:user-defined meta:name="DCTERMS.W3CDTF/DCTERMS.available">2026-08-27</meta:user-defined>
    <meta:user-defined meta:name="DCTERMS.W3CDTF/OVERHEIDop.jaargang">2026</meta:user-defined>
    <meta:user-defined meta:name="OVERHEIDop.publicationIssue">403507</meta:user-defined>
    <meta:user-defined meta:name="OVERHEIDop.GmbID/DC.identifier">gmb-2026-403507</meta:user-defined>
    <meta:user-defined meta:name="OVERHEIDop.versieInformatie"/>
  </office:meta>
</office:document-meta>
</file>