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 – Standplaatsvergunning Foodtruck met huisgemaakte warme maaltijden, pannenkoeken, muffins, koffie, thee en frisdranken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LGEMENE PLAATSELIJKE VERORDENING </text:p>
            <text:p text:style-name="common-al"/>
            <text:p text:style-name="common-al">Verleende standplaatsvergunning</text:p>
            <text:p text:style-name="common-al"/>
            <text:p text:style-name="common-al">De Burgemeester en Wethouders van Den Helder maken bekend, dat zij op 24 augustus 2026 de volgende standplaatsvergunning hebben verleend:</text:p>
            <text:p text:style-name="common-al"/>
            <text:p text:style-name="common-al">Foodtruck op het trottoir naast de hoofdingang van Winkelcentrum “Schootenplaza” gevestigd op de Baljuwstraat in Den Helder</text:p>
            <text:p text:style-name="common-al">Datum: Alle maandagen van 11:00 tot 17:30 uur tot 1 mei 2027 </text:p>
            <text:p text:style-name="common-al">Zaaknummer: 597643</text:p>
            <text:p text:style-name="common-al"/>
            <text:p text:style-name="common-al">Niet eens met dit besluit?</text:p>
            <text:p text:style-name="common-al">Als u het niet eens bent met dit besluit dan kunt u binnen zes weken na de verzenddatum bezwaar maken. <text:a xlink:href="https://www.denhelder.nl/Contact/Bezwaar_maken" xlink:type="simple">Hier</text:a> kunt u lezen hoe u online of per post uw bezwaar kunt indienen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40350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en Helder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Gemeente Den Helder – Standplaatsvergunning Foodtruck met huisgemaakte warme maaltijden, pannenkoeken, muffins, koffie, thee en frisdranken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05</meta:user-defined>
    <meta:user-defined meta:name="OVERHEIDop.GmbID/DC.identifier">gmb-2026-403505</meta:user-defined>
    <meta:user-defined meta:name="OVERHEIDop.versieInformatie"/>
  </office:meta>
</office:document-meta>
</file>