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Dijksterweg 19, 9977TD Klooster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verbouwen van een pand op de locatie Dijksterweg 19, 9977TD Kloosterburen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6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35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52</meta:user-defined>
    <meta:user-defined meta:name="DCTERMS.abstract">het verbouwen van een pand, Dijksterweg 19, 9977TD Kloosterburen (6 oktober 2026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omgevingsvergunning, Dijksterweg 19, 9977TD Kloosterbu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04</meta:user-defined>
    <meta:user-defined meta:name="OVERHEIDop.GmbID/DC.identifier">gmb-2026-403504</meta:user-defined>
    <meta:user-defined meta:name="OVERHEIDop.versieInformatie"/>
  </office:meta>
</office:document-meta>
</file>