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voor 12 sept 2026 Kasteelfair Sypesteyn op locatie Nieuw-Loosdrechtsedijk 150, 1231LC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5 augustus 2026 een evenementenvergunning verleend voor 12 september 2026 Kasteelfair Sypesteyn op locatie Nieuw-Loosdrechtsedijk 150, 1231LC Loosdrecht met zaaknummer Z2026-00000836.</text:p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836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4034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36</meta:user-defined>
    <meta:user-defined meta:name="DCTERMS.abstract">Betreft: Beschikking op aanvraag op locatie Nieuw-Loosdrechtsedijk 150, 1231LC Loosdrecht. Startdatum:3 augustus 2026 datum besluit: 25 augustus 2026</meta:user-defined>
    <dc:language>nl</dc:language>
    <meta:user-defined meta:name="OVERHEIDop.locatietype/OVERHEIDop.gebiedsmarkering">Punt</meta:user-defined>
    <meta:user-defined meta:name="DC.title">Kennisgeving besluit voor 12 sept 2026 Kasteelfair Sypesteyn op locatie Nieuw-Loosdrechtsedijk 150, 1231LC Loos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95</meta:user-defined>
    <meta:user-defined meta:name="OVERHEIDop.GmbID/DC.identifier">gmb-2026-403495</meta:user-defined>
    <meta:user-defined meta:name="OVERHEIDop.versieInformatie"/>
  </office:meta>
</office:document-meta>
</file>