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koop Vietnamese streetfood van 4 september 2026 tot 29 oktober 2027, Nabij Amsterdamseweg 137, 1182GS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24 augustus 2026 een aanvraag voor een standplaatsvergunning ontvangen. De vergunning is aangevraagd voor verkoop Vietnamese streetfood van 4 september 2026 tot 29 oktober 2027 op locatie Nabij Amsterdamseweg 137, 1182GS Amstelveen.</text:p>
            <text:p text:style-name="common-al">De aanvraag is geregistreerd onder zaaknummer Z2026-00008269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8269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34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8269</meta:user-defined>
    <meta:user-defined meta:name="DCTERMS.abstract">Betreft: aanvraag op locatie Nabij Amsterdamseweg 137, 1182GS Amstelveen</meta:user-defined>
    <dc:language>nl</dc:language>
    <meta:user-defined meta:name="OVERHEIDop.locatietype/OVERHEIDop.gebiedsmarkering">Punt</meta:user-defined>
    <meta:user-defined meta:name="DC.title">Aanvraag vergunning voor verkoop Vietnamese streetfood van 4 september 2026 tot 29 oktober 2027, Nabij Amsterdamseweg 137, 1182GS Amstel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90</meta:user-defined>
    <meta:user-defined meta:name="OVERHEIDop.GmbID/DC.identifier">gmb-2026-403490</meta:user-defined>
    <meta:user-defined meta:name="OVERHEIDop.versieInformatie"/>
  </office:meta>
</office:document-meta>
</file>