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De Groendijck, Dorp, Molendijk en Parallelweg-west te Driebruggen en Waar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6 heeft de Omgevingsdienst Midden-Holland (ODMH) namens de gemeente Bodegraven-Reeuwijk een melding ontvangen ter plaatse van de De Groendijck, Dorp, Molendijk en Parallelweg-west te Driebruggen/Waarder.</text:p>
            <text:p text:style-name="common-al">Het gaat om MBA graven in de bodem &gt;Interventiewaarde.</text:p>
            <text:p text:style-name="common-al">De melding heeft kenmerk 2026-00020099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40348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8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8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20099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De Groendijck, Dorp, Molendijk en Parallelweg-west te Driebruggen en Waarde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88</meta:user-defined>
    <meta:user-defined meta:name="OVERHEIDop.GmbID/DC.identifier">gmb-2026-403488</meta:user-defined>
    <meta:user-defined meta:name="OVERHEIDop.versieInformatie"/>
  </office:meta>
</office:document-meta>
</file>