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Hilligaertstraat 21 1072J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indeling van het gebouw, het plaatsen van een luchtbehandelingskast, warmtepompen en zonnepanelen, het isoleren van de achtergevel en het plaatsen van een fietsberging aan de achterzijde</text:p>
            <text:p text:style-name="common-al">Zaakadres: Van Hilligaertstraat 21 1072JX Amsterdam</text:p>
            <text:p text:style-name="common-al">Datum ontvangst: 18-06-2026</text:p>
            <text:p text:style-name="common-al">Zaaknummer: Z2026-027014</text:p>
            <text:p text:style-name="common-al">DSO-nummer: 20260618010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4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014</meta:user-defined>
    <meta:user-defined meta:name="DCTERMS.abstract">veranderen van de indeling van het gebouw, het plaatsen van een luchtbehandelingskast, warmtepompen en zonnepanelen, het isoleren van de .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Hilligaertstraat 21 1072JX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7</meta:user-defined>
    <meta:user-defined meta:name="OVERHEIDop.GmbID/DC.identifier">gmb-2026-403487</meta:user-defined>
    <meta:user-defined meta:name="OVERHEIDop.versieInformatie"/>
  </office:meta>
</office:document-meta>
</file>