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VERGUNNING ’t Dorps’uus, Veerstraat 2 te Nieuw- en Sint Joo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Zaaknummer D1111945</text:p>
            <text:p text:style-name="common-al"/>
            <text:p text:style-name="common-al">Ter voorbereiding op het nemen van een beslissing tot verlening van een Alcoholwet op grond van artikel 3 van de Alcoholwet aan de Stichting Maatschappelijk Beheer Middelburg voor een horecabedrijf gevestigd aan de Veerstraat 2 te Nieuw- en Sint Joosland, ligt de aanvraag, het bestuursreglement en de ontwerpvergunning zes weken ter inzage.</text:p>
            <text:p text:style-name="common-al"/>
            <text:p text:style-name="common-al">In verband hiermee liggen genoemde stukken vanaf donderdag 27 augustus 2026 tot en met woensdag 7 oktober 2026 zes weken ter inzage bij de vakbalie in het stadskantoor aan de Kanaalweg 3. Gedurende genoemde termijn kunnen belanghebbenden schriftelijk of mondeling zijn/haar zienswijze kenbaar maken bij de burgemeester van Middelburg, Postbus 6000, 4330 LA  Middelburg. Vooraf dient u een afspraak te maken om de stukken in te zien bij de vakbali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4034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Middelbur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ALCOHOLVERGUNNING ’t Dorps’uus, Veerstraat 2 te Nieuw- en Sint Joos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6</meta:user-defined>
    <meta:user-defined meta:name="OVERHEIDop.GmbID/DC.identifier">gmb-2026-403486</meta:user-defined>
    <meta:user-defined meta:name="OVERHEIDop.versieInformatie"/>
  </office:meta>
</office:document-meta>
</file>