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Opening Boekenbus Laan van de Leeuw 299 Apeldoorn d.d. 18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25-08-2026</text:p>
            <text:p text:style-name="common-al">Omschrijving: Opening Boekenbus</text:p>
            <text:p text:style-name="common-al">Locatie: Laan van de Leeuw 299, 7324 BD Apeldoorn</text:p>
            <text:p text:style-name="common-al">Zaaknummer: 02006344011</text:p>
            <text:p text:style-name="common-al">Datum evenement: 18 september 2026</text:p>
            <text:p text:style-name="common-al">Tijdstip evenement: 14:30 uur tot 16:00 uur 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40348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8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8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344011</meta:user-defined>
    <dc:language>nl</dc:language>
    <meta:user-defined meta:name="OVERHEIDop.locatietype/OVERHEIDop.gebiedsmarkering">Punt</meta:user-defined>
    <meta:user-defined meta:name="DC.title">Besluit evenementenvergunning Opening Boekenbus Laan van de Leeuw 299 Apeldoorn d.d. 18 september 2026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84</meta:user-defined>
    <meta:user-defined meta:name="OVERHEIDop.GmbID/DC.identifier">gmb-2026-403484</meta:user-defined>
    <meta:user-defined meta:name="OVERHEIDop.versieInformatie"/>
  </office:meta>
</office:document-meta>
</file>