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aliseren van flexwoningen Doesburgweg 7, 2803PL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Omgevingsdienst Midden-Holland (ODMH) namens gemeente Gouda besloten om de beslistermijn van de aanvraag met kenmerk 2026-00015503 voor het realiseren van flexwoningen op de locatie Doesburgweg 7, 2803PL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34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50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aliseren van flexwoningen Doesburgweg 7, 2803PL Gou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79</meta:user-defined>
    <meta:user-defined meta:name="OVERHEIDop.GmbID/DC.identifier">gmb-2026-403479</meta:user-defined>
    <meta:user-defined meta:name="OVERHEIDop.versieInformatie"/>
  </office:meta>
</office:document-meta>
</file>