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Kermis in Ankeveen van 9 tot en met 11 oktober 2026 op locatie marktplein Stichts End te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evenementenvergunning verleend voor Kermis in Ankeveen van 9 tot en met 11 oktober 2026 op locatie marktplein Stichts End te Ankeveen met zaaknummer Z2026-00000579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579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34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79</meta:user-defined>
    <meta:user-defined meta:name="DCTERMS.abstract">Betreft: Beschikking op aanvraag op locatie marktplein Stichts End te Ankeveen. Startdatum:3 juni 2026 datum besluit: 25 augustus 2026</meta:user-defined>
    <dc:language>nl</dc:language>
    <meta:user-defined meta:name="OVERHEIDop.locatietype/OVERHEIDop.gebiedsmarkering">Punt</meta:user-defined>
    <meta:user-defined meta:name="DC.title">Kennisgeving besluit voor Kermis in Ankeveen van 9 tot en met 11 oktober 2026 op locatie marktplein Stichts End te Anke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7</meta:user-defined>
    <meta:user-defined meta:name="OVERHEIDop.GmbID/DC.identifier">gmb-2026-403477</meta:user-defined>
    <meta:user-defined meta:name="OVERHEIDop.versieInformatie"/>
  </office:meta>
</office:document-meta>
</file>