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er hoogte van Oude Middenweg 2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es (stamomtrek 31 cm), staande op het perceel ter hoogte van Oude Middenweg 223 ten behoeve van het uitleggen van de warmtetransportleidingen</text:p>
            <text:p text:style-name="common-al"/>
            <text:p text:style-name="common-al">Ons kenmerk: VTH2026-6765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er hoogte van Oude Middenweg 223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34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659</meta:user-defined>
    <meta:user-defined meta:name="DCTERMS.abstract">het kappen van 1 es (stamomtrek 31 cm), staande op het perceel ter hoogte van Oude Middenweg 223 ten behoeve van het uitleggen van de warmtetransportleidingen</meta:user-defined>
    <dc:language>nl</dc:language>
    <meta:user-defined meta:name="OVERHEIDop.locatietype/OVERHEIDop.gebiedsmarkering">Vlak</meta:user-defined>
    <meta:user-defined meta:name="DC.title">Omgevingsvergunning - Aangevraagd, ter hoogte van Oude Middenweg 22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76</meta:user-defined>
    <meta:user-defined meta:name="OVERHEIDop.GmbID/DC.identifier">gmb-2026-403476</meta:user-defined>
    <meta:user-defined meta:name="OVERHEIDop.versieInformatie"/>
  </office:meta>
</office:document-meta>
</file>