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errit van der Veenstraat 80-H 1077E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constructieve wijzigingen ter plaatse van de begane grond verdieping</text:p>
            <text:p text:style-name="common-al">Besluit: verleend</text:p>
            <text:p text:style-name="common-al">Besluit verzonden op: 24-08-2026</text:p>
            <text:p text:style-name="common-al">Zaakadres: Gerrit van der Veenstraat 80-H 1077EK Amsterdam</text:p>
            <text:p text:style-name="common-al">Zaaknummer: Z2026-023078</text:p>
            <text:p text:style-name="common-al">DSO-nummer: 202605270085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307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47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078</meta:user-defined>
    <meta:user-defined meta:name="DCTERMS.abstract">realiseren van constructieve wijzigingen ter plaatse van de begane grond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Gerrit van der Veenstraat 80-H 1077EK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70</meta:user-defined>
    <meta:user-defined meta:name="OVERHEIDop.GmbID/DC.identifier">gmb-2026-403470</meta:user-defined>
    <meta:user-defined meta:name="OVERHEIDop.versieInformatie"/>
  </office:meta>
</office:document-meta>
</file>