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voor Straatfeest Beukenlaan op 26 september 2026 op locatie Beukenlaan 32, 1231BX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5 augustus 2026 een evenementenvergunning verleend voor Straatfeest Beukenlaan op 26 september 2026 op locatie Beukenlaan 32, 1231BX Loosdrecht met zaaknummer Z2026-00000580.</text:p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580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40346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6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580</meta:user-defined>
    <meta:user-defined meta:name="DCTERMS.abstract">Betreft: Beschikking op aanvraag op locatie Beukenlaan 32, 1231BX Loosdrecht. Startdatum:3 juni 2026 datum besluit: 25 augustus 2026</meta:user-defined>
    <dc:language>nl</dc:language>
    <meta:user-defined meta:name="OVERHEIDop.locatietype/OVERHEIDop.gebiedsmarkering">Punt</meta:user-defined>
    <meta:user-defined meta:name="DC.title">Kennisgeving besluit voor Straatfeest Beukenlaan op 26 september 2026 op locatie Beukenlaan 32, 1231BX Loos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67</meta:user-defined>
    <meta:user-defined meta:name="OVERHEIDop.GmbID/DC.identifier">gmb-2026-403467</meta:user-defined>
    <meta:user-defined meta:name="OVERHEIDop.versieInformatie"/>
  </office:meta>
</office:document-meta>
</file>