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01425i9c708e9b-90ee-4585-8a7d-0de614fa673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2 augustus 2026 heeft het college van burgemeester en wethouders van de gemeente Den Helder een last onder bestuursdwang uitgevoerd door een aanhangwagen ( zijnde een zwarte  tandamasser met opbouw) te verwijderen van de openbare weg, een openbaar parkeervak nabij de Klipperstraat te Den Helder. Dit besluit is genomen op grond van artikel 5.6 lid 1.a van de Algemene plaatselijke verordening  Den Helder 2021.</text:p>
      <text:section text:name="zakelijke-mededeling_id1-3-2" text:style-name="zakelijke-mededeling">
        <text:section text:name="zakelijke-mededeling-tekst_id1-3-2-1" text:style-name="zakelijke-mededeling-tekst">
          <text:section text:name="tekst_id1-3-2-1-1" text:style-name="tekst">
            <text:p text:style-name="common-al">De eigenaar van de aanhangwagen kan zich binnen 13 weken na bekendmaking van dit besluit melden bij de gemeente Den Helder en onder voldoening van kosten de aanhangwagen in ontvangst nemen (melden kan bij: <text:a xlink:href="mailto:a.van.splunter@denhelder.nl" xlink:type="simple">a.van.splunter@denhelder.nl</text:a>). Indien de eigenaar zich niet tijdig heeft gemeld bij de gemeente Den Helder, zal het college op basis van artikel 5.30 van de Algemene wet bestuursrecht overgaan tot executieverkoop/vernietiging van de aanhangwagen.</text:p>
            <text:p text:style-name="common-al">
            <draw:frame><draw:text-box><text:section text:name="plaatje_id1-3-2-1-1-2-1" text:style-name="plaatje">
              <text:p text:style-name="illustratie_id1-3-2-1-1-2-1-1"><draw:frame draw:style-name="illustratie_id1-3-2-1-1-2-1-1" text:anchor-type="paragraph" svg:width="153mm" svg:height="196.20566037735847mm"><draw:image xlink:href="Pictures/Schermafbeelding2026-08-25101425i9c708e9b-90ee-4585-8a7d-0de614fa673f.png" xlink:type="simple"/></draw:frame></text:p>
            </text:section></draw:text-box></draw:fram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 style:parent-style-name="Standard">
      <style:paragraph-properties style:line-spacing="0mm" style:text-autospace="none" ofo:line-height="0.001cm"/>
    </style:style>
    <style:style style:family="graphic" style:name="illustratie_id1-3-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34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Weg</meta:user-defined>
    <meta:user-defined meta:name="DC.title">Op 12 augustus 2026 heeft het college van burgemeester en wethouders van de gemeente Den Helder een last onder bestuursdwang uitgevoerd door een aanhangwagen ( zijnde een zwarte  tandamasser met opbouw) te verwijderen van de openbare weg, een openbaar parkeervak nabij de Klipperstraat te Den Helder. Dit besluit is genomen op grond van artikel 5.6 lid 1.a van de Algemene plaatselijke verordening  Den Helder 2021.</meta:user-defined>
    <meta:user-defined meta:name="DCTERMS.W3CDTF/DCTERMS.available">2026-08-27</meta:user-defined>
    <meta:user-defined meta:name="DCTERMS.W3CDTF/OVERHEIDop.jaargang">2026</meta:user-defined>
    <meta:user-defined meta:name="OVERHEIDop.publicationIssue">403464</meta:user-defined>
    <meta:user-defined meta:name="OVERHEIDop.GmbID/DC.identifier">gmb-2026-403464</meta:user-defined>
    <meta:user-defined meta:name="OVERHEIDop.versieInformatie"/>
  </office:meta>
</office:document-meta>
</file>